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p text:style-name="Title">Risks and Protocols v2</text:p>
      <text:p text:style-name="Author">Mike Hales</text:p>
      <text:p text:style-name="Author">Luke Tinson</text:p>
      <text:p text:style-name="Author">Ewan Klein</text:p>
      <text:p text:style-name="Date">2026-08-07</text:p>
      <text:h text:style-name="Heading_20_1" text:outline-level="1"><text:bookmark-start text:name="introduction"/>Introduction<text:bookmark-end text:name="introduction"/></text:h>
      <text:p text:style-name="First_20_paragraph">This document is still an early draft.</text:p>
      <text:p text:style-name="Text_20_body">Building a group for exploring the practice of engaged Buddhism brings with it a number of risks: to us as individuals and to the group “us” that emerges from dialogue. After sketching some of these risks, we consider ways of managing the group as a container that goes towards mitigating them. It is unrealistic to assume that all problems can be avoided, and in fact we need to be careful not to unduly constrain discussion and exploration. However, acknowledging problems and dealing with them in a considerate and kind way can be regarded as part of the practice.</text:p>
      <text:h text:style-name="Heading_20_1" text:outline-level="1"><text:bookmark-start text:name="risks"/>Risks<text:bookmark-end text:name="risks"/></text:h>
      <text:h text:style-name="Heading_20_2" text:outline-level="2"><text:bookmark-start text:name="risks-for-the-practitioner"/>Risks for the practitioner<text:bookmark-end text:name="risks-for-the-practitioner"/></text:h>
      <text:p text:style-name="First_20_paragraph">Here, we focus on issues that are likely to arise from participating in the group: - Taking our own perspective as “the right one” and the clinging, defensiveness and opposition that are intermingled with that. - Dealing unwisely with our own reactivity — anger, grief, indignation, judgement — and that of others.</text:p>
      <text:h text:style-name="Heading_20_2" text:outline-level="2"><text:bookmark-start text:name="risks-for-the-group"/>Risks for the group<text:bookmark-end text:name="risks-for-the-group"/></text:h>
      <text:p text:style-name="First_20_paragraph">Success for this group would mean an increase in its diversity. The challenge here is to avoid the group tending to fracture along various dimensions and for some participants to end up feeling marginal. The kinds of dimension that we are thinking of include: - Different levels of engagement or activism - Gender, ethnicity, nationality, neurodiversity — and correlated states of relative privilege in economic status and “time abundance”.</text:p>
      <text:h text:style-name="Heading_20_1" text:outline-level="1"><text:bookmark-start text:name="protocols-for-the-group"/>Protocols for the group<text:bookmark-end text:name="protocols-for-the-group"/></text:h>
      <text:p text:style-name="First_20_paragraph">To help mitigate these risks, we will advocate some shared protocols for group conduct, covering issues like facilitation and forms of speaking.</text:p>
      <text:h text:style-name="Heading_20_2" text:outline-level="2"><text:bookmark-start text:name="facilitation"/>Facilitation<text:bookmark-end text:name="facilitation"/></text:h>
      <text:p text:style-name="First_20_paragraph">Two of us have experience of helping run online groups within the Bodhi College framework and find that facilitation is a useful component in managing the group container. Depending on the make-up of the group, the facilitation role can be rotated between all group members or else adopted by a couple of people who feel comfortable with the role. In the early stages of group formation, facilitation is particularly important in setting expectations and generating a sense of cohesiveness and inclusion. Rotating the facilitation role could help promote the feeling that all participants are central and capable.</text:p>
      <text:h text:style-name="Heading_20_2" text:outline-level="2"><text:bookmark-start text:name="guidelines-for-group-conduct"/>Guidelines for group conduct<text:bookmark-end text:name="guidelines-for-group-conduct"/></text:h>
      <text:p text:style-name="First_20_paragraph">We will draw on the guidelines and principles that were established for Bodhi College online Community Groups in 2020.<text:note text:id="ftn0" text:note-class="footnote"><text:note-citation>1</text:note-citation><text:note-body><text:p text:style-name="Footnote">See <text:a xlink:type="simple" xlink:href="https://discourse.bodhi-college-community.org/t/guidelines-for-community-group-discussions-bohmian-dialogue/19" office:name=""><text:span text:style-name="Definition">https://discourse.bodhi-college-community.org/t/guidelines-for-community-group-discussions-bohmian-dialogue/19</text:span></text:a>.</text:p></text:note-body></text:note></text:p>
      <text:list text:style-name="Numbering_20_1">
        <text:list-item>
          <text:p text:style-name="List_20_Number_20_Tight">All participants are equally able to contribute.</text:p>
        </text:list-item>
        <text:list-item>
          <text:p text:style-name="List_20_Number_20_Tight">No interruptions (except if there is a time constraint).</text:p>
        </text:list-item>
        <text:list-item>
          <text:p text:style-name="List_20_Number_20_Tight">No criticism, or personal comments — although a response is OK if its relevant.</text:p>
        </text:list-item>
        <text:list-item>
          <text:p text:style-name="List_20_Number_20_Tight">Pause before speaking — to provide a space for ideas to become embodied.</text:p>
        </text:list-item>
      </text:list>
      <text:p text:style-name="First_20_paragraph">To facilitate this, the Facilitator</text:p>
      <text:list text:style-name="Numbering_20_1" text:start-value="5">
        <text:list-item>
          <text:p text:style-name="List_20_Number_20_Tight">may remind participants of the Guidelines; and</text:p>
        </text:list-item>
        <text:list-item>
          <text:p text:style-name="List_20_Number_20_Tight">calls on participants to speak, if they wish to contribute</text:p>
        </text:list-item>
      </text:list>
      <text:p text:style-name="First_20_paragraph">Not mentioned above, but important, is the principle of confidentiality — nothing discussed within the group should be shared outside it.</text:p>
      <text:h text:style-name="Heading_20_3" text:outline-level="3"><text:bookmark-start text:name="bohmian-dialogue"/>Bohmian Dialogue<text:bookmark-end text:name="bohmian-dialogue"/></text:h>
      <text:p text:style-name="Quotations">To put these guidelines in effect requires buy-in from all participants – from the whole Group. We can do this via Bohmian Dialogue. These are based on principles laid down by David Bohm, a theoretical physicist (b. 1917), associate of J. Krishnamurti and A. Einstein, and advisor to the Dalai Lama.</text:p>
      <text:p text:style-name="First_20_paragraph">Principles of Bohmian Dialogue 1. Suspending assumptions and judgement. 2. Not trying to convince others. 3. Opening to the whole experience — the whole is greater than the sum of the contributions. 4. Contributions aren’t driven by fear of censure or judgement, or by desire for “success”.</text:p>
      <text:h text:style-name="Heading_20_3" text:outline-level="3"><text:bookmark-start text:name="insight-dialogue"/>Insight Dialogue<text:bookmark-end text:name="insight-dialogue"/></text:h>
      <text:p text:style-name="First_20_paragraph">Another approach, complementary but similar in spirit, derives from Insight Dialogue, which was developed as a form of interpersonal Buddhist meditation by Gregory Kramer.<text:note text:id="ftn1" text:note-class="footnote"><text:note-citation>2</text:note-citation><text:note-body><text:p text:style-name="Footnote">See, for example, https://insightdialogue.org/relational-practices/insight-dialogue/guidelines/ and <text:a xlink:type="simple" xlink:href="https://en.wikipedia.org/wiki/Insight_Dialogue" office:name=""><text:span text:style-name="Definition">https://en.wikipedia.org/wiki/Insight_Dialogue</text:span></text:a>.</text:p></text:note-body></text:note></text:p>
      <text:list text:style-name="List_20_1">
        <text:list-item>
          <text:p text:style-name="List_20_Bullet_20_Tight"><text:span text:style-name="Strong_20_Emphasis">Pause</text:span>: Stepping out of habitual mental reactions to anchor in the present moment.</text:p>
        </text:list-item>
        <text:list-item>
          <text:p text:style-name="List_20_Bullet_20_Tight"><text:span text:style-name="Strong_20_Emphasis">Relax</text:span>: Softening physical and mental tension with acceptance.</text:p>
        </text:list-item>
        <text:list-item>
          <text:p text:style-name="List_20_Bullet_20_Tight"><text:span text:style-name="Strong_20_Emphasis">Open</text:span>: Expanding internal mindfulness to include the presence of another person and the wider environment.</text:p>
        </text:list-item>
        <text:list-item>
          <text:p text:style-name="List_20_Bullet_20_Tight"><text:span text:style-name="Strong_20_Emphasis">Attune to Emergence</text:span>: Yielding to change and not-knowing, letting impermanence guide the interaction.</text:p>
        </text:list-item>
        <text:list-item>
          <text:p text:style-name="List_20_Bullet_20_Tight"><text:span text:style-name="Strong_20_Emphasis">Listen Deeply</text:span>: Listening with a receptive, whole-body awareness.</text:p>
        </text:list-item>
        <text:list-item>
          <text:p text:style-name="List_20_Bullet_20_Tight"><text:span text:style-name="Strong_20_Emphasis">Speak the Truth</text:span>: Articulating subjective present-moment experience with care and discernment.</text:p>
        </text:list-item>
      </text:list>
      <text:h text:style-name="Heading_20_1" text:outline-level="1"><text:bookmark-start text:name="discussion-topics"/>Discussion Topics<text:bookmark-end text:name="discussion-topics"/></text:h>
      <text:p text:style-name="First_20_paragraph">We are considering two approaches to how to focus discussion in the group. We are not dogmatic about this, but feel that it may help to have something concrete to explore with group participants. 1. The group collects a list of issues that they would like to discuss, and we choose randomly from the list for each group meeting. 2. We draw topics from a contemporary reframing of thr Eightfold enobling path: see [Proposal — An eightfold path of engagement]({{&lt; ref “Eightfold Path of Engagement 1.1” &gt;}}).</text:p>
      <text:p text:style-name="Text_20_body">In addition, we will allow space for people to share what is currently uppermost for them, perhaps in the form of an initial check-in segment. It might be useful also for the facilitator to keep track of shared or recurring themes that emerge from this.</text:p>
      <text:h text:style-name="Heading_20_1" text:outline-level="1"><text:bookmark-start text:name="other-practicalities"/>Other practicalities<text:bookmark-end text:name="other-practicalities"/></text:h>
      <text:h text:style-name="Heading_20_2" text:outline-level="2"><text:bookmark-start text:name="digital-platforms"/>Digital platforms<text:bookmark-end text:name="digital-platforms"/></text:h>
      <text:p text:style-name="First_20_paragraph">We need to strike a balance between using digital tools that don’t create barriers to participation, on the one hand, and staying mindful of the ethical deficiencies of “big tech”, on the other. As a starting point we suggest: 1. The Bodhi College Discourse Forum as the default medium for group announcements and for written discussion by group participants. 2. Zoom for online meetings. 3. Signal as a lightweight platform for incidental or just-in-time communications, and as a medium for people who find the Discourse Forum difficult to navigate.</text:p>
      <text:h text:style-name="Heading_20_2" text:outline-level="2"><text:bookmark-start text:name="schedule"/>Schedule<text:bookmark-end text:name="schedule"/></text:h>
      <text:p text:style-name="First_20_paragraph">Scheduling will need further consideration. We envisage that meetings will last 90 minutes and occur either monthly or every two weeks. Time of day needs to take into account people’s time zones and work commitments — there is definitely no perfect solution for thi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US" fo:font-size="12pt" fo:language="en"/>
    </style:default-style>
    <style:style style:class="chapter" style:family="paragraph" style:name="Title" style:next-style-name="Subtitle" style:parent-style-name="Heading">
      <style:paragraph-properties style:contextual-spacing="false" style:justify-single-word="false" fo:margin-bottom="0.0835in" fo:margin-top="0in" fo:text-align="center"/>
      <style:text-properties style:font-size-asian="28pt" style:font-size-complex="28pt" style:font-weight-asian="bold" style:font-weight-complex="bold" fo:font-size="28pt" fo:font-weight="bold"/>
    </style:style>
    <style:style style:class="chapter" style:family="paragraph" style:name="Subtitle" style:next-style-name="Text_20_body" style:parent-style-name="Heading">
      <style:paragraph-properties style:contextual-spacing="false" style:justify-single-word="false" fo:margin-bottom="0.0835in" fo:margin-top="0.0835in" fo:text-align="center"/>
      <style:text-properties style:font-size-asian="18pt" style:font-size-complex="18pt" style:font-style-asian="italic" style:font-style-complex="italic" fo:font-size="18pt" fo:font-style="italic"/>
    </style: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US"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list" style:display-name="List Bullet" style:family="paragraph" style:name="List_20_Bullet" style:parent-style-name="List"/>
    <style:style style:class="list" style:display-name="List Bullet Tight" style:family="paragraph" style:name="List_20_Bullet_20_Tight" style:parent-style-name="List">
      <style:paragraph-properties style:contextual-spacing="false" fo:margin-bottom="0in" fo:margin-top="0in"/>
    </style:style>
    <style:style style:class="list" style:display-name="List Number" style:family="paragraph" style:name="List_20_Number" style:parent-style-name="List"/>
    <style:style style:class="list" style:display-name="List Number Tight" style:family="paragraph" style:name="List_20_Number_20_Tight" style:parent-style-name="List">
      <style:paragraph-properties style:contextual-spacing="false" fo:margin-bottom="0in" fo:margin-top="0in"/>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style:font-size-asian="10pt" style:font-size-complex="10pt" fo:font-family="'Courier New'" fo:font-size="10pt" fo:language="zxx"/>
    </style:style>
    <style:style style:display-name="Source Text" style:family="text" style:name="Source_20_Text">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fo:font-family="'Courier New'" fo:language="zxx"/>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0.1</meta:generator>
    <dc:title>Risks and Protocols v2</dc:title>
    <dc:description/>
    <dc:subject/>
    <meta:keyword/>
    <meta:initial-creator>Mike Hales; Luke Tinson; Ewan Klein</meta:initial-creator>
    <dc:creator>Mike Hales; Luke Tinson; Ewan Klein</dc:creator>
    <meta:creation-date>2026-08-22T07:33:18Z</meta:creation-date>
    <dc:date>2026-08-22T07:33:18Z</dc:date>
    <meta:user-defined meta:name="date" meta:value-type="string">2026-08-07</meta:user-defined>
    <meta:user-defined meta:name="download" meta:value-type="string"/>
    <meta:user-defined meta:name="draft" meta:value-type="string">False</meta:user-defined>
    <meta:user-defined meta:name="revision" meta:value-type="string">2</meta:user-defined>
    <meta:user-defined meta:name="tags" meta:value-type="string"/>
  </office:meta>
</office:document-meta>
</file>