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p text:style-name="Title">Elephant Group — Prospectus v3</text:p>
      <text:p text:style-name="Author">Mike Hales</text:p>
      <text:p text:style-name="Author">Ewan Klein</text:p>
      <text:p text:style-name="Author">Luke Tinson</text:p>
      <text:p text:style-name="Date">2026-08-03</text:p>
      <text:p text:style-name="Text_20_body">This is a working document, aiming to become an invitation to members of Bodhi College to join a new Community Group of Bodhi College.</text:p>
      <text:p text:style-name="Text_20_body">The Elephant Group has been meeting informally since January 2026 within the Bodhi College sangha. The name takes its inspiration from John Peacock’s article <text:a xlink:type="simple" xlink:href="https://oneearthsangha.org/articles/the-elephant-in-the-dharma-hall/" office:name=""><text:span text:style-name="Definition"><text:span text:style-name="Emphasis">The Elephant in the Dhamma Hall: What is the place of politics in Buddhism? (March 2024)</text:span></text:span></text:a> This initiative was prompted by the gathering of the Bodhi College sangha in December 2024.</text:p>
      <text:h text:style-name="Heading_20_1" text:outline-level="1"><text:bookmark-start text:name="the-background"/>The background<text:bookmark-end text:name="the-background"/></text:h>
      <text:p text:style-name="First_20_paragraph">We are a small group of Dhamma practitioners — currently, white British men over 50 — who are concerned about events locally and globally. We broadly share an intention of engagement, even when we are not publicly ‘activist’. The list of predicaments is long: war, structural violence, genocide; climate change, depletion of natural resources, collapse of biodiversity and ecological overshoot; inequality and poverty, suffering of migrants, far-Right populism and power; and more. Issues like these evoke difficult — often, markedly different — feelings and impulses. They also prompt inquiry: what, for example, counts as right action, right speech and right livelihood in a world where these problems are pervasive?</text:p>
      <text:p text:style-name="Text_20_body">We take much of our inspiration from the teachings of Early Buddhism, as is characteristic of Bodhi College. We recognise too the significance of later traditions. Specifically, we understand that <text:span text:style-name="Emphasis">dukkha</text:span> is not only the product of personal greed, hatred and delusion, but also arises from living in societies that are highly extractive, unequal, and unsustainable and in which greed, hatred and delusion are powerfully institutionalised.</text:p>
      <text:h text:style-name="Heading_20_1" text:outline-level="1"><text:bookmark-start text:name="our-intention"/>Our intention<text:bookmark-end text:name="our-intention"/></text:h>
      <text:p text:style-name="First_20_paragraph">We seek to explore: 1. How Dhamma teachings can help to form our <text:span text:style-name="Emphasis">views, intentions and actions</text:span> in response to social, political and environmental upheaval and distress. 2. How engagement in a changing and often chaotic world can help us to reflect on our experiences through traditional teachings, as well as where we might feel the need to reframe some of them in a world in which some things — specifically, forms of power and social organisation — have radically evolved since the time of the Buddha. 3. What <text:span text:style-name="Emphasis">personal training</text:span> an engaged practitioner might wisely undertake — for example, around equanimity, views (<text:span text:style-name="Emphasis">ditthi</text:span>), right occupation, grief, privilege, and the risk of turning sorrow into yet another form of <text:span text:style-name="Emphasis">dukkha</text:span>. How may we mobilise Dhamma teachings to deepen our personal resilience as well as our ability to engage in the world from a place of friendliness and compassion?</text:p>
      <text:p text:style-name="Text_20_body">We acknowledge that we all hold views and cannot completely escape them; but that we can remain curious about the frameworks we take for granted, and be open to perspectives that differ from our own. Dialogue that brings these differences to the surface is often not comfortable, but we would like to find ways of exchanging in which discomfort is not confused with unsafety. We feel the health of a group like this depends on trust, and a commitment, as far as possible, to turn up, to be fully present, and to cultivate common ground, mutual regard and where appropriate, support for each other: which we could see as aspects of <text:span text:style-name="Emphasis">kalyāṇa-mittatā</text:span>.</text:p>
      <text:p text:style-name="Text_20_body">We also acknowledge that difficulty in life is not only about the Big Things: ‘politics’, so-called. It also exists in everyday relationship: family, livelihood, community. We regard these as counting as engagement — ‘the personal is political too.’</text:p>
      <text:h text:style-name="Heading_20_1" text:outline-level="1"><text:bookmark-start text:name="proposal"/>Proposal<text:bookmark-end text:name="proposal"/></text:h>
      <text:p text:style-name="First_20_paragraph">At this point we are reflecting on what this group might realistically contribute to the Bodhi College sangha and its secular Buddhist programme, and we warmly welcome others who feel drawn to explore these questions with u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US" fo:font-size="12pt" fo:language="en"/>
    </style:default-style>
    <style:style style:class="chapter" style:family="paragraph" style:name="Title" style:next-style-name="Subtitle" style:parent-style-name="Heading">
      <style:paragraph-properties style:contextual-spacing="false" style:justify-single-word="false" fo:margin-bottom="0.0835in" fo:margin-top="0in" fo:text-align="center"/>
      <style:text-properties style:font-size-asian="28pt" style:font-size-complex="28pt" style:font-weight-asian="bold" style:font-weight-complex="bold" fo:font-size="28pt" fo:font-weight="bold"/>
    </style:style>
    <style:style style:class="chapter" style:family="paragraph" style:name="Subtitle" style:next-style-name="Text_20_body" style:parent-style-name="Heading">
      <style:paragraph-properties style:contextual-spacing="false" style:justify-single-word="false" fo:margin-bottom="0.0835in" fo:margin-top="0.0835in" fo:text-align="center"/>
      <style:text-properties style:font-size-asian="18pt" style:font-size-complex="18pt" style:font-style-asian="italic" style:font-style-complex="italic" fo:font-size="18pt" fo:font-style="italic"/>
    </style: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US"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list" style:display-name="List Bullet" style:family="paragraph" style:name="List_20_Bullet" style:parent-style-name="List"/>
    <style:style style:class="list" style:display-name="List Bullet Tight" style:family="paragraph" style:name="List_20_Bullet_20_Tight" style:parent-style-name="List">
      <style:paragraph-properties style:contextual-spacing="false" fo:margin-bottom="0in" fo:margin-top="0in"/>
    </style:style>
    <style:style style:class="list" style:display-name="List Number" style:family="paragraph" style:name="List_20_Number" style:parent-style-name="List"/>
    <style:style style:class="list" style:display-name="List Number Tight" style:family="paragraph" style:name="List_20_Number_20_Tight" style:parent-style-name="List">
      <style:paragraph-properties style:contextual-spacing="false" fo:margin-bottom="0in" fo:margin-top="0in"/>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Caption" style:parent-style-name="Caption">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family-asian="'Courier New'" style:font-family-complex="'Courier New'" style:font-family-generic="modern" style:font-family-generic-asian="modern" style:font-family-generic-complex="modern" style:font-name="Courier New" style:font-name-asian="Courier New" style:font-name-complex="Courier New" style:font-pitch="fixed" style:font-pitch-asian="fixed" style:font-pitch-complex="fixed" style:font-size-asian="10pt" style:font-size-complex="10pt" fo:font-family="'Courier New'" fo:font-size="10pt" fo:language="zxx"/>
    </style:style>
    <style:style style:display-name="Source Text" style:family="text" style:name="Source_20_Text">
      <style:text-properties style:font-family-asian="'Courier New'" style:font-family-complex="'Courier New'" style:font-family-generic="modern" style:font-family-generic-asian="modern" style:font-family-generic-complex="modern" style:font-name="Courier New" style:font-name-asian="Courier New" style:font-name-complex="Courier New" style:font-pitch="fixed" style:font-pitch-asian="fixed" style:font-pitch-complex="fixed" fo:font-family="'Courier New'" fo:language="zxx"/>
    </style:style>
    <style:style style:family="text" style:name="Highlighted">
      <style:text-properties fo:background-color="#ffff38"/>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0.1</meta:generator>
    <dc:title>Elephant Group — Prospectus v3</dc:title>
    <dc:description/>
    <dc:subject/>
    <meta:keyword/>
    <meta:initial-creator>Mike Hales; Ewan Klein; Luke Tinson</meta:initial-creator>
    <dc:creator>Mike Hales; Ewan Klein; Luke Tinson</dc:creator>
    <meta:creation-date>2026-08-22T07:33:18Z</meta:creation-date>
    <dc:date>2026-08-22T07:33:18Z</dc:date>
    <meta:user-defined meta:name="date" meta:value-type="string">2026-08-03</meta:user-defined>
    <meta:user-defined meta:name="download" meta:value-type="string"/>
    <meta:user-defined meta:name="draft" meta:value-type="string">False</meta:user-defined>
    <meta:user-defined meta:name="revision" meta:value-type="string">3</meta:user-defined>
    <meta:user-defined meta:name="source" meta:value-type="string">https://docs.cooperative.computer/docs/8bef584f-1a1e-4317-bd83-12d18a6271ac/</meta:user-defined>
    <meta:user-defined meta:name="tags" meta:value-type="string"/>
  </office:meta>
</office:document-meta>
</file>